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m2.1"/>**Recommendation 2.1 **</text:p>
      <text:h text:style-name="Heading_20_1" text:outline-level="1"><text:bookmark-start text:name="__RefHeading___recommendation_to_the_center_managements_to_implement_measures_to_record_and_maintain_their_ror_record_by_their_staff_1"/><text:bookmark-start text:name="recommendation_to_the_center_managements_to_implement_measures_to_record_and_maintain_their_ror_record_by_their_staff"/>Recommendation to the center managements to implement measures to record and maintain their ROR record by their staff<text:bookmark-end text:name="__RefHeading___recommendation_to_the_center_managements_to_implement_measures_to_record_and_maintain_their_ror_record_by_their_staff_1"/><text:bookmark-end text:name="recommendation_to_the_center_managements_to_implement_measures_to_record_and_maintain_their_ror_record_by_their_staff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ext:p text:style-name="Preformatted_20_Text">|------------------|----------------|-------------------|----------------|<text:line-break/>|<text:s text:c="18"/>|mandatory<text:s text:c="7"/>|conditional<text:s text:c="8"/>|optional<text:s text:c="8"/>|<text:line-break/>|------------------|----------------|-------------------|----------------|<text:line-break/>|Helmholtz FAIR<text:s text:c="4"/>|<text:s text:c="16"/>|If an ORCID is<text:s text:c="5"/>|<text:s text:c="16"/>|<text:line-break/>|Principle<text:s text:c="9"/>|<text:s text:c="16"/>|available, then<text:s text:c="4"/>|<text:s text:c="16"/>|<text:line-break/>|<text:s text:c="18"/>|<text:s text:c="16"/>|mandatory<text:s text:c="10"/>|<text:s text:c="16"/>|<text:line-break/>|------------------|----------------|-------------------|----------------|</text:p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05::45:53</meta:creation-date>
    <dc:creator>Generated</dc:creator>
    <dc:date>2026-09-09T05::45:53</dc:date>
    <dc:language>en-US</dc:language>
    <meta:editing-cycles>1</meta:editing-cycles>
    <meta:editing-duration>PT0S</meta:editing-duration>
    <dc:title>wiki:m2.1</dc:title>
  </office:meta>
</office:document-meta>
</file>