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5_management:3_drafts"/><text:bookmark-start text:name="__RefHeading___drafts_1"/><text:bookmark-start text:name="drafts"/>Drafts<text:bookmark-end text:name="__RefHeading___drafts_1"/><text:bookmark-end text:name="draf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1::51:47</meta:creation-date>
    <dc:creator>Generated</dc:creator>
    <dc:date>2026-09-04T11::51:47</dc:date>
    <dc:language>en-US</dc:language>
    <meta:editing-cycles>1</meta:editing-cycles>
    <meta:editing-duration>PT0S</meta:editing-duration>
    <dc:title>wiki:5_management:3_drafts</dc:title>
  </office:meta>
</office:document-meta>
</file>