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5_management:3_drafts:ufz_data_infrastructure"/><text:bookmark-start text:name="__RefHeading___ufz_data_infrastructure_1"/><text:bookmark-start text:name="ufz_data_infrastructure"/>UFZ Data Infrastructure<text:bookmark-end text:name="__RefHeading___ufz_data_infrastructure_1"/><text:bookmark-end text:name="ufz_data_infrastructure"/></text:h>
      <text:p text:style-name="Text_20_body">The Helmholtz Centre for Environmental Research (UFZ) operates a set of digital infrastructures covering the research data life cycle, from collection to long-term archiving and publication. Some are general-purpose and used across research groups; others serve specific domains such as biodiversity or ecotoxicology. Below they are grouped by function rather than by owning unit. Detailed, how-to level documentation for these infrastructures is maintained in the <text:a xlink:type="simple" xlink:href="https://rdm.pages.ufz.de/guidelines/" text:style-name="Internet_20_link" text:visited-style-name="Visited_20_Internet_20_Link">UFZ RDM Guidelines</text:a>.</text:p>
      <text:h text:style-name="Heading_20_2" text:outline-level="2"><text:bookmark-start text:name="__RefHeading___spatial_data_infrastructure_sdi_2"/><text:bookmark-start text:name="spatial_data_infrastructure_sdi"/>Spatial Data Infrastructure (SDI)<text:bookmark-end text:name="__RefHeading___spatial_data_infrastructure_sdi_2"/><text:bookmark-end text:name="spatial_data_infrastructure_sdi"/></text:h>
      <text:p text:style-name="Text_20_body">UFZ's SDI (<text:a xlink:type="simple" xlink:href="https://doi.org/10.5281/zenodo.10391523" text:style-name="Internet_20_link" text:visited-style-name="Visited_20_Internet_20_Link">spatial.IO</text:a>) combines several components into automated workflows for storing, managing and delivering geospatial (vector, raster, time-series) data:</text:p>
      <table:table table:style-name="Table_Quotation1">
        <table:table-column/>
        <table:table-row>
          <table:table-cell office:value-type="string" table:style-name="Cell_Quotation1">
            <text:p text:style-name="tablealignleft">Weber, C., Lange, R., Biskamp, B., Panda, M., Schnicke, T., &amp; Bumberger, J. (2026). spatial.IO – An integrated cloud-ready geospatial data management system (v1.0.1). Zenodo. <text:a xlink:type="simple" xlink:href="https://doi.org/10.5281/zenodo.10391523" text:style-name="Internet_20_link" text:visited-style-name="Visited_20_Internet_20_Link">https://doi.org/10.5281/zenodo.10391523</text:a></text:p>
          </table:table-cell>
        </table:table-row>
      </table:table>
      <text:list text:style-name="List_20_1" text:continue-numbering="false">
        <text:list-item>
          <text:p text:style-name="List_20_1_Content_First"> <text:span text:style-name="Strong_20_Emphasis">S3 storage</text:span> – cloud object storage, the common backend also used by time.IO and OMERO</text:p>
        </text:list-item>
        <text:list-item>
          <text:p text:style-name="List_20_1_Content"> <text:span text:style-name="Strong_20_Emphasis">GeoServer</text:span> – OGC web services (WMS, WCS) including NetCDF support</text:p>
        </text:list-item>
        <text:list-item>
          <text:p text:style-name="List_20_1_Content"> <text:span text:style-name="Strong_20_Emphasis">THREDDS Data Server</text:span> – OPeNDAP access to gridded/raster data</text:p>
        </text:list-item>
        <text:list-item>
          <text:p text:style-name="List_20_1_Content"> <text:span text:style-name="Strong_20_Emphasis">WebGIS</text:span> – browser-based map viewer built on the OGC SensorThings API and PyGeoApi</text:p>
        </text:list-item>
        <text:list-item>
          <text:p text:style-name="List_20_1_Content_Last"> <text:span text:style-name="Strong_20_Emphasis">GeoNetwork</text:span> – the metadata catalogue; also UFZ's entry point for connecting to external metadata federations (see below)</text:p>
        </text:list-item>
      </text:list>
      <text:h text:style-name="Heading_20_2" text:outline-level="2"><text:bookmark-start text:name="__RefHeading___time_series_sensor_data_infrastructure_3"/><text:bookmark-start text:name="time_series_sensor_data_infrastructure"/>Time Series &amp; Sensor Data Infrastructure<text:bookmark-end text:name="__RefHeading___time_series_sensor_data_infrastructure_3"/><text:bookmark-end text:name="time_series_sensor_data_infrastructure"/></text:h>
      <text:list text:style-name="List_20_1" text:continue-numbering="false">
        <text:list-item>
          <text:p text:style-name="List_20_1_Content_First"> <text:span text:style-name="Strong_20_Emphasis">time.IO</text:span> – time series management: automated sensor data collection, standardized exchange protocols, quality control. Data is ultimately published via spatial.IO; PIDs are handled via the SMS.</text:p>
        </text:list-item>
        <text:list-item>
          <text:p text:style-name="List_20_1_Content"> <text:span text:style-name="Strong_20_Emphasis">Sensor Management System (SMS)</text:span> – manages sensor metadata and controlled vocabularies; currently the only infrastructure that captures PIDInst identifiers for instruments.</text:p>
        </text:list-item>
        <text:list-item>
          <text:p text:style-name="List_20_1_Content"> <text:span text:style-name="Strong_20_Emphasis">SaQC</text:span> – quality control toolkit for numerical/time-series data, used across the time series infrastructure.</text:p>
        </text:list-item>
        <text:list-item>
          <text:p text:style-name="List_20_1_Content_Last"> <text:span text:style-name="Strong_20_Emphasis">Grafana</text:span> – dashboards for time series data.</text:p>
        </text:list-item>
      </text:list>
      <text:h text:style-name="Heading_20_2" text:outline-level="2"><text:bookmark-start text:name="__RefHeading___sample_lab_archiving_infrastructure_4"/><text:bookmark-start text:name="sample_lab_archiving_infrastructure"/>Sample, Lab &amp; Archiving Infrastructure<text:bookmark-end text:name="__RefHeading___sample_lab_archiving_infrastructure_4"/><text:bookmark-end text:name="sample_lab_archiving_infrastructure"/></text:h>
      <text:list text:style-name="List_20_1" text:continue-numbering="false">
        <text:list-item>
          <text:p text:style-name="List_20_1_Content_First"> <text:span text:style-name="Strong_20_Emphasis">Data Management Portal (DMP) / Data Investigation Portal (DRP)</text:span> – administers logger data, sample and analysis data, and cultivation data; the archive component is UFZ's route to DataCite DOI registration for research data (UFZ has been a member of the TIB DOI Consortium since 2021).</text:p>
        </text:list-item>
        <text:list-item>
          <text:p text:style-name="List_20_1_Content_Last"> <text:span text:style-name="Strong_20_Emphasis">Labspace</text:span> – electronic lab notebook (ELN) with sample and inventory management, successor to eLabFTW.</text:p>
        </text:list-item>
      </text:list>
      <text:h text:style-name="Heading_20_2" text:outline-level="2"><text:bookmark-start text:name="__RefHeading___imaging_data_infrastructure_5"/><text:bookmark-start text:name="imaging_data_infrastructure"/>Imaging Data Infrastructure<text:bookmark-end text:name="__RefHeading___imaging_data_infrastructure_5"/><text:bookmark-end text:name="imaging_data_infrastructure"/></text:h>
      <text:list text:style-name="List_20_1" text:continue-numbering="false">
        <text:list-item>
          <text:p text:style-name="LastListParagraph_List_20_1_Content_First"> <text:span text:style-name="Strong_20_Emphasis">OMERO</text:span> – stores, visualizes, manages and annotates microscope images and their metadata; uses S3 as its storage backend.</text:p>
        </text:list-item>
      </text:list>
      <text:h text:style-name="Heading_20_2" text:outline-level="2"><text:bookmark-start text:name="__RefHeading___domain-specific_research_data_platforms_6"/><text:bookmark-start text:name="domain-specific_research_data_platforms"/>Domain-specific Research Data Platforms<text:bookmark-end text:name="__RefHeading___domain-specific_research_data_platforms_6"/><text:bookmark-end text:name="domain-specific_research_data_platforms"/></text:h>
      <text:list text:style-name="List_20_1" text:continue-numbering="false">
        <text:list-item>
          <text:p text:style-name="List_20_1_Content_First"> <text:span text:style-name="Strong_20_Emphasis">BioMe</text:span> – modular web platform supporting citizen science projects in biodiversity; several older UFZ biodiversity tools/projects (TMD, BiolFlor, LEGATO, ALARM) now live under it.</text:p>
        </text:list-item>
        <text:list-item>
          <text:p text:style-name="List_20_1_Content"> <text:span text:style-name="Strong_20_Emphasis">BEXIS2</text:span> – manages biodiversity researchers' data across the full life cycle, from collection to sharing and publication.</text:p>
        </text:list-item>
        <text:list-item>
          <text:p text:style-name="List_20_1_Content"> <text:span text:style-name="Strong_20_Emphasis">INTOB</text:span> – database and web application for toxicological effects of chemicals on organisms, supporting experiment planning and execution.</text:p>
        </text:list-item>
        <text:list-item>
          <text:p text:style-name="List_20_1_Content"> <text:span text:style-name="Strong_20_Emphasis">Chromeleon</text:span> – connects lab measuring devices through one interface for chromatography data collection and processing.</text:p>
        </text:list-item>
        <text:list-item>
          <text:p text:style-name="List_20_1_Content_Last"> <text:span text:style-name="Strong_20_Emphasis">QualiService</text:span> (external, hosted elsewhere) – archives qualitative social science research data for reuse.</text:p>
        </text:list-item>
      </text:list>
      <text:h text:style-name="Heading_20_2" text:outline-level="2"><text:bookmark-start text:name="__RefHeading___analysis_workflow_tools_7"/><text:bookmark-start text:name="analysis_workflow_tools"/>Analysis &amp; Workflow Tools<text:bookmark-end text:name="__RefHeading___analysis_workflow_tools_7"/><text:bookmark-end text:name="analysis_workflow_tools"/></text:h>
      <text:list text:style-name="List_20_1" text:continue-numbering="false">
        <text:list-item>
          <text:p text:style-name="List_20_1_Content_First"> <text:span text:style-name="Strong_20_Emphasis">KNIME</text:span> – low-code data science workflow platform.</text:p>
        </text:list-item>
        <text:list-item>
          <text:p text:style-name="List_20_1_Content"> <text:span text:style-name="Strong_20_Emphasis">Galaxy</text:span> – UFZ instance of the open-source scientific workflow system for accessible, reproducible computational research.</text:p>
        </text:list-item>
        <text:list-item>
          <text:p text:style-name="List_20_1_Content_Last"> <text:span text:style-name="Strong_20_Emphasis">WOMBAT</text:span> – Kubernetes-based architecture for running web applications (e.g. tool front-ends built on top of other infrastructures).</text:p>
        </text:list-item>
      </text:list>
      <text:h text:style-name="Heading_20_2" text:outline-level="2"><text:bookmark-start text:name="__RefHeading___research_infrastructures_long-term_observatories_8"/><text:bookmark-start text:name="research_infrastructures_long-term_observatories"/>Research Infrastructures &amp; Long-term Observatories<text:bookmark-end text:name="__RefHeading___research_infrastructures_long-term_observatories_8"/><text:bookmark-end text:name="research_infrastructures_long-term_observatories"/></text:h>
      <text:p text:style-name="Text_20_body">Several UFZ-affiliated projects generate and structure data at larger scale and often feed into the infrastructures above:</text:p>
      <text:list text:style-name="List_20_1" text:continue-numbering="false">
        <text:list-item>
          <text:p text:style-name="List_20_1_Content_First"> <text:span text:style-name="Strong_20_Emphasis">TERENO</text:span> – long-term observatory network.</text:p>
        </text:list-item>
        <text:list-item>
          <text:p text:style-name="List_20_1_Content"> <text:span text:style-name="Strong_20_Emphasis">eLTER</text:span> – (Integrated) European long-term ecosystem research infrastructure.</text:p>
        </text:list-item>
        <text:list-item>
          <text:p text:style-name="List_20_1_Content"> <text:span text:style-name="Strong_20_Emphasis">MOSES</text:span> – mobile observation platform complementing long-term observatories for investigating highly dynamic or extreme events; includes its own Data Discovery Portal.</text:p>
        </text:list-item>
        <text:list-item>
          <text:p text:style-name="List_20_1_Content_Last"> <text:span text:style-name="Strong_20_Emphasis">MOSAIC</text:span> – platform for model-based, high-resolution exploration of subsurface structures via minimally invasive methods.</text:p>
        </text:list-item>
      </text:list>
      <text:h text:style-name="Heading_20_2" text:outline-level="2"><text:bookmark-start text:name="__RefHeading___persistent_identifiers_metadata_integration_9"/><text:bookmark-start text:name="persistent_identifiers_metadata_integration"/>Persistent Identifiers &amp; Metadata Integration<text:bookmark-end text:name="__RefHeading___persistent_identifiers_metadata_integration_9"/><text:bookmark-end text:name="persistent_identifiers_metadata_integration"/></text:h>
      <text:p text:style-name="Text_20_body">Status across UFZ's infrastructures (per the PID working group inventory, 2026):</text:p>
      <text:list text:style-name="List_20_1" text:continue-numbering="false">
        <text:list-item>
          <text:p text:style-name="List_20_1_Content_First"> <text:span text:style-name="Strong_20_Emphasis">ORCID</text:span> – supported (UFZ employees can link their ORCID to the personnel service; UFZ is an institutional member of ORCID DE), but registration is voluntary and not systematically enforced across all data infrastructures.</text:p>
        </text:list-item>
        <text:list-item>
          <text:p text:style-name="List_20_1_Content"> <text:span text:style-name="Strong_20_Emphasis">DataCite DOI</text:span> – used for data publications via the DMP archive component.</text:p>
        </text:list-item>
        <text:list-item>
          <text:p text:style-name="List_20_1_Content"> <text:span text:style-name="Strong_20_Emphasis">PIDInst</text:span> – captured for instruments via the SMS only.</text:p>
        </text:list-item>
        <text:list-item>
          <text:p text:style-name="List_20_1_Content"> <text:span text:style-name="Strong_20_Emphasis">IGSN</text:span> (physical samples), <text:span text:style-name="Strong_20_Emphasis">ROR</text:span> (organizations) – not yet systematically implemented; identified as gaps.</text:p>
        </text:list-item>
        <text:list-item>
          <text:p text:style-name="List_20_1_Content_Last"> No cross-infrastructure policy currently mandates consistent PID capture; responsibility is split across several infrastructures and, in places, unassigned.</text:p>
        </text:list-item>
      </text:list>
      <text:h text:style-name="Heading_20_2" text:outline-level="2"><text:bookmark-start text:name="__RefHeading___connections_beyond_ufz_10"/><text:bookmark-start text:name="connections_beyond_ufz"/>Connections Beyond UFZ<text:bookmark-end text:name="__RefHeading___connections_beyond_ufz_10"/><text:bookmark-end text:name="connections_beyond_ufz"/></text:h>
      <text:list text:style-name="List_20_1" text:continue-numbering="false">
        <text:list-item>
          <text:p text:style-name="List_20_1_Content_First"> <text:span text:style-name="Strong_20_Emphasis">ODIS-Connect</text:span> – ongoing project to connect UFZ's GeoNetwork to the <text:a xlink:type="simple" xlink:href="https://odis.org/" text:style-name="Internet_20_link" text:visited-style-name="Visited_20_Internet_20_Link">Ocean Data and Information System (ODIS)</text:a>, making UFZ (meta)data findable in a global federation and serving as a blueprint for other GeoNetwork-based Helmholtz centers (e.g. HEREON) that are not yet ODIS-connected.</text:p>
        </text:list-item>
        <text:list-item>
          <text:p text:style-name="List_20_1_Content"> <text:span text:style-name="Strong_20_Emphasis">Helmholtz Knowledge Graph / unHIDE</text:span> – the ODIS work is explicit preparation for later harvesting of UFZ metadata into the Helmholtz-wide Knowledge Graph, which uses a related architecture.</text:p>
        </text:list-item>
        <text:list-item>
          <text:p text:style-name="List_20_1_Content_Last"> <text:span text:style-name="Strong_20_Emphasis">NFDI, HIFIS &amp; Helmholtz Cloud</text:span> – UFZ's own infrastructures are complemented by national (NFDI) and Helmholtz-wide (HIFIS/Helmholtz Cloud) services for storage, compute, collaboration and metadata (see the RDM Guidelines' <text:a xlink:type="simple" xlink:href="https://rdm.pages.ufz.de/guidelines/RDM-infrastructures/infrastructures.md" text:style-name="Internet_20_link" text:visited-style-name="Visited_20_Internet_20_Link">infrastructure overview</text:a> for the full list)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9T01::51:03</meta:creation-date>
    <dc:creator>Generated</dc:creator>
    <dc:date>2026-08-29T01::51:03</dc:date>
    <dc:language>en-US</dc:language>
    <meta:editing-cycles>1</meta:editing-cycles>
    <meta:editing-duration>PT0S</meta:editing-duration>
    <dc:title>wiki:5_management:3_drafts:ufz_data_infrastructure</dc:title>
  </office:meta>
</office:document-meta>
</file>