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aec8b7ac8a766d37f92b2863de0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3_implementation:0_pid:start"/><text:bookmark-start text:name="__RefHeading___pids_1"/><text:bookmark-start text:name="pids"/>PIDs<text:bookmark-end text:name="__RefHeading___pids_1"/><text:bookmark-end text:name="pids"/></text:h>
      <text:p text:style-name="Text_20_body">** Overseeing group planning implementation activities for each center **</text:p>
      <text:p text:style-name="Text_20_body"><draw:frame draw:style-name="media" draw:name="0" text:anchor-type="as-char" draw:z-index="0" svg:width="10.583333333333cm" svg:height="9.5701811125485cm"><draw:image xlink:href="Pictures/671aec8b7ac8a766d37f92b2863de00e.png" xlink:type="simple" xlink:show="embed" xlink:actuate="onLoad"/></draw:frame></text:p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Working group:</text:p>
      <text:list text:style-name="List_20_1" text:continue-numbering="false">
        <text:list-item>
          <text:p text:style-name="List_20_1_Content_First"> HMC: Andrea Pörsch, Emanuel Söding</text:p>
        </text:list-item>
        <text:list-item>
          <text:p text:style-name="List_20_1_Content_Last"> GEOMAR: Hela Mehrtens, Klaus Getzlaff</text:p>
        </text:list-item>
      </text:list>
      <text:p text:style-name="Text_20_body">What is the current status in capturing PIDs?</text:p>
      <text:p text:style-name="Text_20_body">Sure — here is a brief wiki-friendly version with bullet points and preserved links:</text:p>
      <text:p text:style-name="Text_20_body">At GEOMAR, research data management is supported by institutional policies and guidance.</text:p>
      <text:list text:style-name="List_20_1" text:continue-numbering="false">
        <text:list-item>
          <text:p text:style-name="List_20_1_Content_First"> A <text:span text:style-name="Strong_20_Emphasis">research data policy</text:span> is in place: [<text:a xlink:type="simple" xlink:href="https://doi.org/10.3289/data_policy_V1_2022]" text:style-name="Internet_20_link" text:visited-style-name="Visited_20_Internet_20_Link">https://doi.org/10.3289/data_policy_V1_2022]</text:a></text:p>
        </text:list-item>
        <text:list-item>
          <text:p text:style-name="List_20_1_Content"> A <text:span text:style-name="Strong_20_Emphasis">publication policy</text:span> is also available: [<text:a xlink:type="simple" xlink:href="https://oceanrep.geomar.de/63706]" text:style-name="Internet_20_link" text:visited-style-name="Visited_20_Internet_20_Link">https://oceanrep.geomar.de/63706]</text:a>(<text:a xlink:type="simple" xlink:href="https://oceanrep.geomar.de/63706" text:style-name="Internet_20_link" text:visited-style-name="Visited_20_Internet_20_Link">https://oceanrep.geomar.de/63706</text:a>)</text:p>
        </text:list-item>
        <text:list-item>
          <text:p text:style-name="List_20_1_Content_Last"> Information on <text:span text:style-name="Strong_20_Emphasis">persistent identifiers (PIDs)</text:span> is provided on the GEOMAR website: [<text:a xlink:type="simple" xlink:href="https://www.geomar.de/forschen/forschungsdaten#c19505]" text:style-name="Internet_20_link" text:visited-style-name="Visited_20_Internet_20_Link">https://www.geomar.de/forschen/forschungsdaten#c19505]</text:a>(<text:a xlink:type="simple" xlink:href="https://www.geomar.de/forschen/forschungsdaten#c19505" text:style-name="Internet_20_link" text:visited-style-name="Visited_20_Internet_20_Link">https://www.geomar.de/forschen/forschungsdaten#c19505</text:a>)</text:p>
        </text:list-item>
      </text:list>
      <text:p text:style-name="Text_20_body">Unordered List ItemSee more information on particular PID types in the PID implementation chapters. </text:p>
      <text:p text:style-name="Text_20_body">* // which PIDs are already systematically captured? Describe details in PID sub-pages. //</text:p>
      <text:p text:style-name="Text_20_body">* // who is responsible for capturing them? //</text:p>
      <text:p text:style-name="Text_20_body">* // what tools are used to capture them, where are they captured? Links to tools if possible. //</text:p>
      <text:p text:style-name="Text_20_body">* // are there already established workflows describing these processes? Describe details in PID sub-pages. //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orking group:</text:p>
      <text:list text:style-name="List_20_1" text:continue-numbering="false">
        <text:list-item>
          <text:p text:style-name="List_20_1_Content_First"> HMC: Andrea Pörsch, Emanuel Söding</text:p>
        </text:list-item>
        <text:list-item>
          <text:p text:style-name="List_20_1_Content_Last"> GFZ: Luise Ott, Thilo Paul-Stüve, Frederick Tilmann, Kirsten Elger (?)</text:p>
        </text:list-item>
      </text:list>
      <text:p text:style-name="Text_20_body">What is the current status in capturing PIDs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Working group:</text:p>
      <text:list text:style-name="List_20_1" text:continue-numbering="false">
        <text:list-item>
          <text:p text:style-name="List_20_1_Content_First"> HMC: Andrea Pörsch, Emanuel Söding</text:p>
        </text:list-item>
        <text:list-item>
          <text:p text:style-name="List_20_1_Content_Last"> UFZ: Johann Wurz, Paul Remmler (unconfirmed)</text:p>
        </text:list-item>
      </text:list>
      <text:p text:style-name="Text_20_body">What is the current status in capturing PIDs?</text:p>
      <text:p text:style-name="Text_20_body">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orking Group</text:p>
      <text:list text:style-name="List_20_1" text:continue-numbering="false">
        <text:list-item>
          <text:p text:style-name="List_20_1_Content_First"> HMC: Andrea Pörsch, Emanuel Söding</text:p>
        </text:list-item>
        <text:list-item>
          <text:p text:style-name="List_20_1_Content_Last"> KIT: TBN</text:p>
        </text:list-item>
      </text:list>
      <text:p text:style-name="Text_20_body">What is the current status in capturing PIDs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orking Group</text:p>
      <text:list text:style-name="List_20_1" text:continue-numbering="false">
        <text:list-item>
          <text:p text:style-name="List_20_1_Content_First"> HMC: Andrea Pörsch, Emanuel Söding</text:p>
        </text:list-item>
        <text:list-item>
          <text:p text:style-name="List_20_1_Content_Last"> Hereon: TBN</text:p>
        </text:list-item>
      </text:list>
      <text:p text:style-name="Text_20_body">What is the current status in capturing PIDs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orking Group</text:p>
      <text:list text:style-name="List_20_1" text:continue-numbering="false">
        <text:list-item>
          <text:p text:style-name="List_20_1_Content_First"> HMC: Andrea Pörsch, Emanuel Söding</text:p>
        </text:list-item>
        <text:list-item>
          <text:p text:style-name="List_20_1_Content_Last"> AWI: TBN</text:p>
        </text:list-item>
      </text:list>
      <text:p text:style-name="Text_20_body">What is the current status in capturing PIDs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orking Group</text:p>
      <text:list text:style-name="List_20_1" text:continue-numbering="false">
        <text:list-item>
          <text:p text:style-name="List_20_1_Content_First"> HMC: Andrea Pörsch, Emanuel Söding</text:p>
        </text:list-item>
        <text:list-item>
          <text:p text:style-name="List_20_1_Content_Last"> FZJ: TBN</text:p>
        </text:list-item>
      </text:list>
      <text:p text:style-name="Text_20_body">What is the current status in capturing PIDs?</text:p>
      <text:p text:style-name="Text_20_body">What tools do we need or are involved?</text:p>
      <text:p text:style-name="Text_20_body">What are the next step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4:55</meta:creation-date>
    <dc:creator>Generated</dc:creator>
    <dc:date>2026-08-18T13::54:55</dc:date>
    <dc:language>en-US</dc:language>
    <meta:editing-cycles>1</meta:editing-cycles>
    <meta:editing-duration>PT0S</meta:editing-duration>
    <dc:title>wiki:3_implementation:0_pid:start</dc:title>
  </office:meta>
</office:document-meta>
</file>