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datacite"/>** Implementation K1**</text:p>
      <text:h text:style-name="Heading_20_1" text:outline-level="1"><text:bookmark-start text:name="__RefHeading___datacite_doi_1"/><text:bookmark-start text:name="datacite_doi"/>DataCite DOI<text:bookmark-end text:name="__RefHeading___datacite_doi_1"/><text:bookmark-end text:name="datacite_doi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ORCID identifiers for persons are already captured at GEOMAR, but not yet in a fully systematic way. Capture is currently <text:span text:style-name="Strong_20_Emphasis">manual</text:span>, primarily within the publication repository <text:span text:style-name="Strong_20_Emphasis">OceanRep</text:span></text:p>
      <text:list text:style-name="List_20_1" text:continue-numbering="false">
        <text:list-item>
          <text:p text:style-name="List_20_1_Content_First"> The system used is <text:span text:style-name="Strong_20_Emphasis">EPrints</text:span> (with ORCID support)</text:p>
        </text:list-item>
        <text:list-item>
          <text:p text:style-name="List_20_1_Content"> <text:span text:style-name="Strong_20_Emphasis">Responsibility</text:span>:</text:p>
          <text:list text:style-name="List_20_1">
            <text:list-item>
              <text:p text:style-name="List_20_1_Content"> Capturing: Library</text:p>
            </text:list-item>
            <text:list-item>
              <text:p text:style-name="List_20_1_Content"> Maintenance: Individual researchers</text:p>
            </text:list-item>
          </text:list>
        </text:list-item>
        <text:list-item>
          <text:p text:style-name="List_20_1_Content"> There are currently <text:span text:style-name="Strong_20_Emphasis">no documented workflows or institutional guidelines</text:span> for ORCID usage</text:p>
        </text:list-item>
        <text:list-item>
          <text:p text:style-name="List_20_1_Content"> A key challenge is the <text:span text:style-name="Strong_20_Emphasis">lack of system integration</text:span> across central infrastructure</text:p>
        </text:list-item>
        <text:list-item>
          <text:p text:style-name="List_20_1_Content_Last"> In particular, ORCID information is not yet consistently propagated from:</text:p>
        </text:list-item>
      </text:list>
      <text:list text:style-name="List_20_1" text:continue-numbering="false">
        <text:list-item>
          <text:p text:style-name="List_20_1_Content_First"> <text:span text:style-name="Strong_20_Emphasis">SAP → Active Directory (AD) → OSIS applications → OceanRep</text:span></text:p>
        </text:list-item>
        <text:list-item>
          <text:p text:style-name="List_20_1_Content_Last"> Improving this integration is an important step toward a more <text:span text:style-name="Strong_20_Emphasis">automated and harmonized ORCID implementation</text:span></text:p>
        </text:list-item>
      </text:list>
      <text:p text:style-name="Text_20_body"><text:span text:style-name="underline">Outlook</text:span></text:p>
      <text:p text:style-name="Text_20_body">We strive to work with the library, administration IT, software development and personnel department to develop proper workflows to capture and store ORCID within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15:41</meta:creation-date>
    <dc:creator>Generated</dc:creator>
    <dc:date>2026-08-29T22::15:41</dc:date>
    <dc:language>en-US</dc:language>
    <meta:editing-cycles>1</meta:editing-cycles>
    <meta:editing-duration>PT0S</meta:editing-duration>
    <dc:title>wiki:3_implementation:0_pid:datacite</dc:title>
  </office:meta>
</office:document-meta>
</file>