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2_fair-building-blocks:3_data_packages:start"/><text:bookmark-start text:name="__RefHeading___self-describing_data_packages_1"/><text:bookmark-start text:name="self-describing_data_packages"/>Self-describing Data Packages<text:bookmark-end text:name="__RefHeading___self-describing_data_packages_1"/><text:bookmark-end text:name="self-describing_data_packag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7::22:06</meta:creation-date>
    <dc:creator>Generated</dc:creator>
    <dc:date>2026-08-25T17::22:06</dc:date>
    <dc:language>en-US</dc:language>
    <meta:editing-cycles>1</meta:editing-cycles>
    <meta:editing-duration>PT0S</meta:editing-duration>
    <dc:title>wiki:2_fair-building-blocks:3_data_packages:start</dc:title>
  </office:meta>
</office:document-meta>
</file>