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2_fair-building-blocks:0_pid:3_igsn:m-3-1"/>**Recommendation 4.1 **</text:p>
      <text:h text:style-name="Heading_20_1" text:outline-level="1"><text:bookmark-start text:name="__RefHeading___organizations_1"/><text:bookmark-start text:name="organizations"/>Organizations<text:bookmark-end text:name="__RefHeading___organizations_1"/><text:bookmark-end text:name="organizations"/></text:h>
      <text:p text:style-name="Text_20_body"><text:span text:style-name="Strong_20_Emphasis">Recommendation to Organizations to support IGSN deployment</text:span></text:p>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Draft 22.5.2025</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Registering IGSNs benefits organizations by ensuring that physical samples are uniquely identifiable, traceable, and citable, which improves data quality, provenance, and reproducibility. It supports FAIR data practices by linking samples to related datasets, publications, and instruments, enhancing visibility and reuse. Organizations also gain better oversight of sample use and impact, which supports collaboration, reporting, and compliance—ultimately strengthening their role as trusted stewards of research data.</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organizations [Note: in the similar ORCID the recomenndation goes to the center management. This should be addressed in a uniform manner] should:</text:p>
      <text:p text:style-name="Text_20_body">1. provide a way to allow personnel to register IGSNs by either signing up with DataCite or partner with an organization or service, which allows registration of IGSNs. </text:p>
      <text:p text:style-name="Text_20_body">2. assign a person or unit within their organization, who is responsible to maintain and curate the centres IGSNs. These could e.g. be members of a local data management team or sample curators.</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Personnel trained on the use and registration of IGSNs must exist in the organization.</text:p>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a xlink:type="simple" xlink:href="https://earth-and-environment.helmholtz-metadaten.de/wiki/doku.php?id=wiki:2_fair-building-blocks:0_pid:3_igsn:m4.0" text:style-name="Internet_20_link" text:visited-style-name="Visited_20_Internet_20_Link">Recommendation to use IGSN as the standard reference in technical infrastructures to samples where appropriate</text:a></text:p>
      <text:p text:style-name="Text_20_body">Dependent: none</text:p>
      <text:p text:style-name="Text_20_body">Other: none</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Emanuel Soeding (lead)</text:p>
      <text:p text:style-name="Text_20_body">* Please keep the lead author informed about any possible changes in this wiki.</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text:span text:style-name="underline">About</text:span></text:p>
      <text:p text:style-name="Text_20_body"><text:span text:style-name="underline">History and structure</text:span></text:p>
      <text:p text:style-name="Text_20_body"><text:span text:style-name="underline">Current Use of …</text:span></text:p>
      <text:p text:style-name="Text_20_body"><text:span text:style-name="underline">Motivation</text:span></text:p>
      <text:p text:style-name="Text_20_body">Registering IGSNs benefits organizations by ensuring that physical samples are uniquely identifiable, traceable, and citable, which improves data quality, provenance, and reproducibility. It supports FAIR data practices by linking samples to related datasets, publications, and instruments, enhancing visibility and reuse. Organizations also gain better oversight of sample use and impact, which supports collaboration, reporting, and compliance—ultimately strengthening their role as trusted stewards of research data.</text:p>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Some organizations may recommend other solutions, e.g. those discussed in <text:a xlink:type="simple" xlink:href="https://earth-and-environment.helmholtz-metadaten.de/wiki/doku.php?id=wiki:2_fair-building-blocks:0_pid:3_igsn:m4.0#possible_alternative_solutions" text:style-name="Internet_20_link" text:visited-style-name="Visited_20_Internet_20_Link">the recommendation to use IGSN alternative solutions chapter.</text:a></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See <text:a xlink:type="simple" xlink:href="https://earth-and-environment.helmholtz-metadaten.de/wiki/doku.php?id=wiki:2_fair-building-blocks:0_pid:3_igsn:m4.0#consideration_of_the_advantages_and_disadvantages_of_implementing_the_recommendation" text:style-name="Internet_20_link" text:visited-style-name="Visited_20_Internet_20_Link">the general discussion of advantages and challenges implementing IGSNs in the recommended way.</text:a></text:p>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organizations should:</text:p>
      <text:p text:style-name="Text_20_body">1. provide a way to allow personnel to register IGSNs by either signing up with DataCite or partner with an organization or service, which allows registration of IGSNs. </text:p>
      <text:p text:style-name="Text_20_body">2. assign a person or unit within their organization, who is responsible to maintain and curate the centres IGSNs. These could e.g. be members of a local data management team or sample curators.</text:p>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h text:style-name="Heading_20_4" text:outline-level="4"><text:bookmark-start text:name="__RefHeading___references_18"/><text:bookmark-start text:name="references"/>References<text:bookmark-end text:name="__RefHeading___references_18"/><text:bookmark-end text:name="references"/></text:h>
      <text:h text:style-name="Heading_20_4" text:outline-level="4"><text:bookmark-start text:name="__RefHeading___relevant_community_recommendations_19"/><text:bookmark-start text:name="relevant_community_recommendations"/>Relevant Community Recommendations<text:bookmark-end text:name="__RefHeading___relevant_community_recommendations_19"/><text:bookmark-end text:name="relevant_community_recommendations"/></text:h>
      <text:h text:style-name="Heading_20_3" text:outline-level="3"><text:bookmark-start text:name="__RefHeading___history_of_this_document_20"/><text:bookmark-start text:name="history_of_this_document"/>9. History of this document<text:bookmark-end text:name="__RefHeading___history_of_this_document_20"/><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2::50:43</meta:creation-date>
    <dc:creator>Generated</dc:creator>
    <dc:date>2026-08-18T12::50:43</dc:date>
    <dc:language>en-US</dc:language>
    <meta:editing-cycles>1</meta:editing-cycles>
    <meta:editing-duration>PT0S</meta:editing-duration>
    <dc:title>wiki:2_fair-building-blocks:0_pid:3_igsn:m-3-1</dc:title>
  </office:meta>
</office:document-meta>
</file>